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c2d6475c336dce605742548353128d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tarbereitung:ker:detail"/><text:bookmark-start text:name="__RefHeading___kerzentraeger_1"/><text:bookmark-start text:name="kerzentraeger"/>Kerzenträger<text:bookmark-end text:name="__RefHeading___kerzentraeger_1"/><text:bookmark-end text:name="kerzentraeger"/></text:h>
      <text:h text:style-name="Heading_20_4" text:outline-level="4"><text:bookmark-start text:name="__RefHeading___vorbereitung_gabenprozession_2"/><text:bookmark-start text:name="vorbereitung_gabenprozession"/>Vorbereitung Gabenprozession<text:bookmark-end text:name="__RefHeading___vorbereitung_gabenprozession_2"/><text:bookmark-end text:name="vorbereitung_gabenprozession"/></text:h>
      <text:p text:style-name="Text_20_body">Nach den Fürbitten gehen die Kerzenträger selbstständig zur Kredenz und nehmen sich selbstständig, die dort stehenden Schalen. Bei mehreren Schalen und Ministranten ist darauf zu achten, dass einer der letzten beiden Ministranten die Schale mit der großen Priester-Hostie trägt. Diese Schale wird später zuletzt dem Zeremoniar überreicht. Sobald ein Ministrant eine oder maximal zwei Schalen in den Händen hält, stellt er sich neben der Säule auf. Dort wartet er, bis der Zeremoniar die Ministrantengruppe abholen kommt! (Wichtig!). Sollten zwei Diakone anwesen sein, so trägt einer der Diakone die Schale mit der Priester-Hostie. Den Abschluss der Prozessionsgruppe bildet stets der Diakon.</text:p>
      <text:p text:style-name="Text_20_body"><draw:frame draw:style-name="mediacenter" draw:name="0" text:anchor-type="paragraph" draw:z-index="0" svg:width="10.583333333333cm" svg:height="15.119047619048cm"><draw:image xlink:href="Pictures/cc2d6475c336dce605742548353128df.jp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18:12</meta:creation-date>
    <dc:creator>Generated</dc:creator>
    <dc:date>2026-09-06T17::18:12</dc:date>
    <dc:language>en-US</dc:language>
    <meta:editing-cycles>1</meta:editing-cycles>
    <meta:editing-duration>PT0S</meta:editing-duration>
    <dc:title>altarbereitung:ker:detail</dc:title>
  </office:meta>
</office:document-meta>
</file>