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ltarbereitung:zer:detail"/>Zu Beginn der Gabenbereitung tritt der Zeremoniar mit dem Messbuch an den Altar und legt dieses dabei ab. Je nach Zelebrant ist das Messbuch mit oder ohne Plexiglaspult abzustellen (vorher absprechen, siehe Vorbereitung). Gegebenenfalls muss an dieser Stelle auch das Korporale platziert oder aufgefaltet werden. Nach Referenz zum Hauptzelebraten an der Kathedra geht der Zeremoniar um den linken Altarpfeiler zur Kredenz, um die Gabenprozession aufzustellen und anzufüh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02:11</meta:creation-date>
    <dc:creator>Generated</dc:creator>
    <dc:date>2026-09-06T18::02:11</dc:date>
    <dc:language>en-US</dc:language>
    <meta:editing-cycles>1</meta:editing-cycles>
    <meta:editing-duration>PT0S</meta:editing-duration>
    <dc:title>altarbereitung:zer:detail</dc:title>
  </office:meta>
</office:document-meta>
</file>