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zug:zer:detail"/><text:bookmark-start text:name="__RefHeading___zeremoniar_in_1"/><text:bookmark-start text:name="zeremoniar_in"/>Zeremoniar*in<text:bookmark-end text:name="__RefHeading___zeremoniar_in_1"/><text:bookmark-end text:name="zeremoniar_in"/></text:h>
      <text:h text:style-name="Heading_20_4" text:outline-level="4"><text:bookmark-start text:name="__RefHeading___auszug_2"/><text:bookmark-start text:name="auszug"/>Auszug<text:bookmark-end text:name="__RefHeading___auszug_2"/><text:bookmark-end text:name="auszug"/></text:h>
      <text:p text:style-name="Text_20_body">Der*die Zeremoniar*in schreitet so weit in den Mittelgang, dass sich die liturgische Gruppe (ohne Haupt- und Konzelebranten) im Mittelgang aufstellen kann. Der*die Zeremoniar*in wendet sich dem Altar zu, um den Zeitpunkt der Referenz erfassen zu können.</text:p>
      <text:p text:style-name="Text_20_body">Wird zum Auszug ein (ausreichend langes) Schlusslied gespielt, kann der*die Zeremoniar*in allen weiteren Ministrant*innen signalisieren, dass sich diese ebenfalls zum Altar wenden. Ansonsten erfolgt der Auszug direkt im Anschluss an die Referenz der Haupt- und Konzelebtanten ohne dass sich die übrige liturgische Gruppe umdre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42:11</meta:creation-date>
    <dc:creator>Generated</dc:creator>
    <dc:date>2026-09-06T17::42:11</dc:date>
    <dc:language>en-US</dc:language>
    <meta:editing-cycles>1</meta:editing-cycles>
    <meta:editing-duration>PT0S</meta:editing-duration>
    <dc:title>auszug:zer:detail</dc:title>
  </office:meta>
</office:document-meta>
</file>