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messe"/><text:bookmark-start text:name="__RefHeading___messe_1"/><text:bookmark-start text:name="messe"/>Messe<text:bookmark-end text:name="__RefHeading___messe_1"/><text:bookmark-end text:name="me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26:52</meta:creation-date>
    <dc:creator>Generated</dc:creator>
    <dc:date>2026-09-06T15::26:52</dc:date>
    <dc:language>en-US</dc:language>
    <meta:editing-cycles>1</meta:editing-cycles>
    <meta:editing-duration>PT0S</meta:editing-duration>
    <dc:title>dienste:messe</dc:title>
  </office:meta>
</office:document-meta>
</file>