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32d8476a410737d717e9e0f308d8922.png"/>
  <manifest:file-entry manifest:media-type="image/png" manifest:full-path="Pictures/c8ab1c9e8dfa0ce0d302b6c6059ac0ca.png"/>
  <manifest:file-entry manifest:media-type="image/png" manifest:full-path="Pictures/c8409963fe17a20953d10e453c4635ae.png"/>
  <manifest:file-entry manifest:media-type="image/png" manifest:full-path="Pictures/e1fba420111767e244a3f6a8b1597df7.png"/>
  <manifest:file-entry manifest:media-type="image/png" manifest:full-path="Pictures/e8d47ca764a952ddb27bccfe1eb40c3b.png"/>
  <manifest:file-entry manifest:media-type="image/png" manifest:full-path="Pictures/32c5965190d7e26270a4bc54fe78382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enste:vesper"/><text:bookmark-start text:name="__RefHeading___vesper_1"/><text:bookmark-start text:name="vesper"/>Vesper<text:bookmark-end text:name="__RefHeading___vesper_1"/><text:bookmark-end text:name="vesper"/></text:h>
      <text:h text:style-name="Heading_20_2" text:outline-level="2"><text:bookmark-start text:name="__RefHeading___skizzen_2"/><text:bookmark-start text:name="skizzen"/>Skizzen<text:bookmark-end text:name="__RefHeading___skizzen_2"/><text:bookmark-end text:name="skizzen"/></text:h>
      <text:p text:style-name="Text_20_body">Für die Vesper ein erster Entwurf der Skizzen zur Übersicht.
Sie wurden mit Hilfe dieser <text:a xlink:type="simple" xlink:href="https://zeremoniale.de/lib/exe/fetch.php?media=wiki:domaachen_skizze-chorhalle-positionenvesper.pptx" text:style-name="Internet_20_link" text:visited-style-name="Visited_20_Internet_20_Link">Powerpoint-Datei</text:a> erstellt.</text:p>
      <text:h text:style-name="Heading_20_3" text:outline-level="3"><text:bookmark-start text:name="__RefHeading___uebersicht_3"/><text:bookmark-start text:name="uebersicht"/>Übersicht<text:bookmark-end text:name="__RefHeading___uebersicht_3"/><text:bookmark-end text:name="uebersicht"/></text:h>
      <text:p text:style-name="Text_20_body"><draw:frame draw:style-name="media" draw:name="0" text:anchor-type="as-char" draw:z-index="0" svg:width="15.875cm" svg:height="22.678571428571cm"><draw:image xlink:href="Pictures/132d8476a410737d717e9e0f308d8922.png" xlink:type="simple" xlink:show="embed" xlink:actuate="onLoad"/></draw:frame></text:p>
      <text:p text:style-name="Text_20_body">Vor Beginn werden die Leuchter mit den brennenden Kerzen auf die Kredenz am seitlichen Ambo gestellt. Schiffchen und Weihrauchfass mit glühenden Kohlen werden zum an den Ministrantensitzen bereitgestellten Ständer gebracht. Es sollte darauf geachtet werden, dass die Klingeln und das Funkmikro vor dem Ottograb liegen und dass die Kordeln zwischen Ottograb und Petrusaltar entfernt sind.</text:p>
      <text:h text:style-name="Heading_20_3" text:outline-level="3"><text:bookmark-start text:name="__RefHeading___einzug_4"/><text:bookmark-start text:name="einzug"/>Einzug<text:bookmark-end text:name="__RefHeading___einzug_4"/><text:bookmark-end text:name="einzug"/></text:h>
      <text:p text:style-name="Text_20_body"><draw:frame draw:style-name="media" draw:name="1" text:anchor-type="as-char" draw:z-index="1" svg:width="15.875cm" svg:height="22.678571428571cm"><draw:image xlink:href="Pictures/c8ab1c9e8dfa0ce0d302b6c6059ac0ca.png" xlink:type="simple" xlink:show="embed" xlink:actuate="onLoad"/></draw:frame></text:p>
      <text:p text:style-name="Text_20_body">Kleiner Einzug ohne Weihrauch und Kerzen, vier Ministranten plus Offiziant;
Aufstellung zwischen Marienschrein und Adlerpult mit Blickrichtung Adlerpult: zwei Ministranten rechts, zwei links, Offiziant in der Mitte;
Referenz;
gemeinsamer Gang zu den Sitzen, Ministranten gehen vor.</text:p>
      <text:h text:style-name="Heading_20_3" text:outline-level="3"><text:bookmark-start text:name="__RefHeading___inzens_5"/><text:bookmark-start text:name="inzens"/>Inzens<text:bookmark-end text:name="__RefHeading___inzens_5"/><text:bookmark-end text:name="inzens"/></text:h>
      <text:p text:style-name="Text_20_body"><draw:frame draw:style-name="media" draw:name="2" text:anchor-type="as-char" draw:z-index="2" svg:width="15.875cm" svg:height="22.678571428571cm"><draw:image xlink:href="Pictures/c8409963fe17a20953d10e453c4635ae.png" xlink:type="simple" xlink:show="embed" xlink:actuate="onLoad"/></draw:frame></text:p>
      <text:h text:style-name="Heading_20_3" text:outline-level="3"><text:bookmark-start text:name="__RefHeading___aussetzung_6"/><text:bookmark-start text:name="aussetzung"/>Aussetzung<text:bookmark-end text:name="__RefHeading___aussetzung_6"/><text:bookmark-end text:name="aussetzung"/></text:h>
      <text:p text:style-name="Text_20_body"><draw:frame draw:style-name="media" draw:name="3" text:anchor-type="as-char" draw:z-index="3" svg:width="15.875cm" svg:height="22.678571428571cm"><draw:image xlink:href="Pictures/e1fba420111767e244a3f6a8b1597df7.png" xlink:type="simple" xlink:show="embed" xlink:actuate="onLoad"/></draw:frame></text:p>
      <text:h text:style-name="Heading_20_3" text:outline-level="3"><text:bookmark-start text:name="__RefHeading___anbetung_7"/><text:bookmark-start text:name="anbetung"/>Anbetung<text:bookmark-end text:name="__RefHeading___anbetung_7"/><text:bookmark-end text:name="anbetung"/></text:h>
      <text:p text:style-name="Text_20_body"><draw:frame draw:style-name="media" draw:name="4" text:anchor-type="as-char" draw:z-index="4" svg:width="15.875cm" svg:height="22.678571428571cm"><draw:image xlink:href="Pictures/e8d47ca764a952ddb27bccfe1eb40c3b.png" xlink:type="simple" xlink:show="embed" xlink:actuate="onLoad"/></draw:frame></text:p>
      <text:h text:style-name="Heading_20_3" text:outline-level="3"><text:bookmark-start text:name="__RefHeading___auszug_8"/><text:bookmark-start text:name="auszug"/>Auszug<text:bookmark-end text:name="__RefHeading___auszug_8"/><text:bookmark-end text:name="auszug"/></text:h>
      <text:p text:style-name="Text_20_body"><draw:frame draw:style-name="media" draw:name="5" text:anchor-type="as-char" draw:z-index="5" svg:width="15.875cm" svg:height="22.678571428571cm"><draw:image xlink:href="Pictures/32c5965190d7e26270a4bc54fe783825.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6T15::29:58</meta:creation-date>
    <dc:creator>Generated</dc:creator>
    <dc:date>2026-09-06T15::29:58</dc:date>
    <dc:language>en-US</dc:language>
    <meta:editing-cycles>1</meta:editing-cycles>
    <meta:editing-duration>PT0S</meta:editing-duration>
    <dc:title>dienste:vesper</dc:title>
  </office:meta>
</office:document-meta>
</file>