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4501488abc483dda61b04c52897c5c.png"/>
  <manifest:file-entry manifest:media-type="image/png" manifest:full-path="Pictures/d39726b23e2171454cb7b6fbfedbc4a2.png"/>
  <manifest:file-entry manifest:media-type="image/png" manifest:full-path="Pictures/8d59e734c91b94b9cfe30f55a3f30b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nzug:ker:detail"/><text:bookmark-start text:name="__RefHeading___leuchtertraeger_innen_1"/><text:bookmark-start text:name="leuchtertraeger_innen"/>Leuchterträger*innen<text:bookmark-end text:name="__RefHeading___leuchtertraeger_innen_1"/><text:bookmark-end text:name="leuchtertraeger_innen"/></text:h>
      <text:h text:style-name="Heading_20_4" text:outline-level="4"><text:bookmark-start text:name="__RefHeading___einzug_2"/><text:bookmark-start text:name="einzug"/>Einzug<text:bookmark-end text:name="__RefHeading___einzug_2"/><text:bookmark-end text:name="einzug"/></text:h>
      <text:p text:style-name="Text_20_body">Nach dem Altarkuss des Hauptzelebranten gehen die Leuchterträger ohne Stehenbleiben bzw. Verneigung (Referenz) nebeneinander hinter dem Marienschrein entlang auf die Tabernakelseite, stellen die Leuchter auf der Kredenz ab und gehen zu den Sitzplätzen vor der Kredenz.</text:p>
      <text:p text:style-name="Horizontal_20_Line"/>
      <text:p text:style-name="Horizontal_20_Line"/>
      <text:p text:style-name="Text_20_body">Mit <text:span text:style-name="Strong_20_Emphasis">1 x Weihrauchfassträger</text:span>, <text:span text:style-name="Strong_20_Emphasis">1 x Diakon</text:span>:</text:p>
      <text:p text:style-name="Text_20_body"><draw:frame draw:style-name="media" draw:name="0" text:anchor-type="as-char" draw:z-index="0" svg:width="13.229166666667cm" svg:height="18.89880952381cm"><draw:image xlink:href="Pictures/f94501488abc483dda61b04c52897c5c.png" xlink:type="simple" xlink:show="embed" xlink:actuate="onLoad"/></draw:frame></text:p>
      <text:p text:style-name="Horizontal_20_Line"/>
      <text:p text:style-name="Text_20_body"><draw:frame draw:style-name="media" draw:name="1" text:anchor-type="as-char" draw:z-index="1" svg:width="13.229166666667cm" svg:height="18.89880952381cm"><draw:image xlink:href="Pictures/f94501488abc483dda61b04c52897c5c.png" xlink:type="simple" xlink:show="embed" xlink:actuate="onLoad"/></draw:frame></text:p>
      <text:p text:style-name="Horizontal_20_Line"/>
      <text:p text:style-name="Text_20_body">Mit <text:span text:style-name="Strong_20_Emphasis">2 x Weihrauchfassträger</text:span>, <text:span text:style-name="Strong_20_Emphasis">2 x Diakon</text:span>:</text:p>
      <text:p text:style-name="Text_20_body"><draw:frame draw:style-name="media" draw:name="2" text:anchor-type="as-char" draw:z-index="2" svg:width="13.229166666667cm" svg:height="18.89880952381cm"><draw:image xlink:href="Pictures/d39726b23e2171454cb7b6fbfedbc4a2.png" xlink:type="simple" xlink:show="embed" xlink:actuate="onLoad"/></draw:frame></text:p>
      <text:p text:style-name="Horizontal_20_Line"/>
      <text:p text:style-name="Text_20_body"><draw:frame draw:style-name="media" draw:name="3" text:anchor-type="as-char" draw:z-index="3" svg:width="13.229166666667cm" svg:height="18.89880952381cm"><draw:image xlink:href="Pictures/8d59e734c91b94b9cfe30f55a3f30b2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31:27</meta:creation-date>
    <dc:creator>Generated</dc:creator>
    <dc:date>2026-09-06T18::31:27</dc:date>
    <dc:language>en-US</dc:language>
    <meta:editing-cycles>1</meta:editing-cycles>
    <meta:editing-duration>PT0S</meta:editing-duration>
    <dc:title>einzug:ker:detail</dc:title>
  </office:meta>
</office:document-meta>
</file>