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deed697aedd8d689920b0421a4f6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zug:min:detail"/><text:bookmark-start text:name="__RefHeading___liturgische_gruppe_1"/><text:bookmark-start text:name="liturgische_gruppe"/>Liturgische Gruppe<text:bookmark-end text:name="__RefHeading___liturgische_gruppe_1"/><text:bookmark-end text:name="liturgische_gruppe"/></text:h>
      <text:h text:style-name="Heading_20_4" text:outline-level="4"><text:bookmark-start text:name="__RefHeading___einzug_2"/><text:bookmark-start text:name="einzug"/>Einzug<text:bookmark-end text:name="__RefHeading___einzug_2"/><text:bookmark-end text:name="einzug"/></text:h>
      <text:p text:style-name="Text_20_body">Die Aufstellung zum Einzug der liturgischen Gruppe erfolgt in der Sakristei bzw. im Kreuzgang und, je nach Anzahl der eingesetzten Rauchfassträger, nach folgender Reihenfolg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Bei der Verwendung von einem Rauchfass  </text:p>
          </table:table-cell>
          <table:table-cell office:value-type="string" table:style-name="tableheader">
            <text:p text:style-name="Table_20_Heading">  Bei der Verwendung von zwei Rauchfässern  </text:p>
          </table:table-cell>
        </table:table-row>
        <table:table-row>
          <table:table-cell office:value-type="string" table:style-name="tablecell">
            <text:p text:style-name="tablealigncenter">  Zeremoniar (ggf. Domzeremoniar)  </text:p>
          </table:table-cell>
          <table:table-cell office:value-type="string" table:style-name="tablecell">
            <text:p text:style-name="tablealigncenter">  Zeremoniar (ggf. Domzeremoniar  </text:p>
          </table:table-cell>
        </table:table-row>
        <table:table-row>
          <table:table-cell office:value-type="string" table:style-name="tablecell">
            <text:p text:style-name="tablealigncenter">  Schiffchenträger – Rauchfassträger  </text:p>
          </table:table-cell>
          <table:table-cell office:value-type="string" table:style-name="tablecell">
            <text:p text:style-name="tablealigncenter">  Rauchfassträger – Rauchfassträger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Schiffchenträger  </text:p>
          </table:table-cell>
        </table:table-row>
        <table:table-row>
          <table:table-cell office:value-type="string" table:style-name="tablecell">
            <text:p text:style-name="tablealigncenter">  Leuchterträger - Leuchterträger  </text:p>
          </table:table-cell>
          <table:table-cell office:value-type="string" table:style-name="tablecell">
            <text:p text:style-name="tablealigncenter">  Leuchterträger - Leuchterträger   </text:p>
          </table:table-cell>
        </table:table-row>
        <table:table-row>
          <table:table-cell office:value-type="string" table:style-name="tablecell">
            <text:p text:style-name="tablealigncenter">  Kreuzträger  </text:p>
          </table:table-cell>
          <table:table-cell office:value-type="string" table:style-name="tablecell">
            <text:p text:style-name="tablealigncenter">  Kreuzträger  </text:p>
          </table:table-cell>
        </table:table-row>
        <table:table-row>
          <table:table-cell office:value-type="string" table:style-name="tablecell">
            <text:p text:style-name="tablealigncenter">  (weitere Ministranten)  </text:p>
          </table:table-cell>
          <table:table-cell office:value-type="string" table:style-name="tablecell">
            <text:p text:style-name="tablealigncenter">  (weitere Ministrant)  </text:p>
          </table:table-cell>
        </table:table-row>
        <table:table-row>
          <table:table-cell office:value-type="string" table:style-name="tablecell">
            <text:p text:style-name="tablealigncenter">  weitere Liturgen  </text:p>
          </table:table-cell>
          <table:table-cell office:value-type="string" table:style-name="tablecell">
            <text:p text:style-name="tablealigncenter">  weitere Liturgen  </text:p>
          </table:table-cell>
        </table:table-row>
        <table:table-row>
          <table:table-cell office:value-type="string" table:style-name="tablecell">
            <text:p text:style-name="tablealigncenter">  Hauptzelebrant  </text:p>
          </table:table-cell>
          <table:table-cell office:value-type="string" table:style-name="tablecell">
            <text:p text:style-name="tablealigncenter">  Hauptzelebrant  </text:p>
          </table:table-cell>
        </table:table-row>
      </table:table>
      <text:p text:style-name="Text_20_body">Das Kreuz wird in den Ständer gestellt. Der Einzug endet mit der Einnahme der Positionen zur Verneigung (Referenz):</text:p>
      <text:p text:style-name="Text_20_body"><text:span text:style-name="Strong_20_Emphasis">Linke Schräge</text:span>: Zeremoniar und Weihrauchgruppe</text:p>
      <text:p text:style-name="Text_20_body">**Oktogonpfeiler (Tabernakelseite): **: Pontifikalienträger </text:p>
      <text:p text:style-name="Text_20_body"><text:span text:style-name="Strong_20_Emphasis">Rechte Schräge</text:span>: Leuchterträger, daneben steht der Kreuzträger.</text:p>
      <text:p text:style-name="Text_20_body">Alle weiteren Ministranten gehen direkt zu den Sitzplätzen. </text:p>
      <text:p text:style-name="Text_20_body">Zeremoniar, Schiffchenträger, Rauchfassträger, Kreuzträger, Stabträger und Mitraträger machen zusammen mit dem Hauptzelebranten eine Verneigung (Referenz). </text:p>
      <text:p text:style-name="Horizontal_20_Line"/>
      <text:h text:style-name="Heading_20_4" text:outline-level="4"><text:bookmark-start text:name="__RefHeading___skizzen_3"/><text:bookmark-start text:name="skizzen"/>Skizzen<text:bookmark-end text:name="__RefHeading___skizzen_3"/><text:bookmark-end text:name="skizzen"/></text:h>
      <text:p text:style-name="Text_20_body">Mit 1 x Weihrauchfassträger, 1 x Diakon:</text:p>
      <text:p text:style-name="Text_20_body"><draw:frame draw:style-name="media" draw:name="0" text:anchor-type="as-char" draw:z-index="0" svg:width="13.229166666667cm" svg:height="18.89880952381cm"><draw:image xlink:href="Pictures/61deed697aedd8d689920b0421a4f6b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30:52</meta:creation-date>
    <dc:creator>Generated</dc:creator>
    <dc:date>2026-09-06T18::30:52</dc:date>
    <dc:language>en-US</dc:language>
    <meta:editing-cycles>1</meta:editing-cycles>
    <meta:editing-duration>PT0S</meta:editing-duration>
    <dc:title>einzug:min:detail</dc:title>
  </office:meta>
</office:document-meta>
</file>