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oeffnungsinzens:wei:detail"/><text:bookmark-start text:name="__RefHeading___rauchfasstraeger_innen_1"/><text:bookmark-start text:name="rauchfasstraeger_innen"/>Rauchfassträger*innen<text:bookmark-end text:name="__RefHeading___rauchfasstraeger_innen_1"/><text:bookmark-end text:name="rauchfasstraeger_innen"/></text:h>
      <text:h text:style-name="Heading_20_4" text:outline-level="4"><text:bookmark-start text:name="__RefHeading___eroeffnungsinzens_2"/><text:bookmark-start text:name="eroeffnungsinzens"/>Eröffnungsinzens<text:bookmark-end text:name="__RefHeading___eroeffnungsinzens_2"/><text:bookmark-end text:name="eroeffnungsinzens"/></text:h>
      <text:p text:style-name="Text_20_body">Die Rauchfassträger*innen treten zusammen mit dem/der Zeremoniar*in und dem/der Schiffchenträger*in seitlich zum Altar. Der Hauptzelebrant legt Weihrauch ein.
Das Inzensfass (das mit der längeren Kette wird entweder dem/der Zeremoniar*in oder dem anwesenden Diakon übergeben. </text:p>
      <text:p text:style-name="Text_20_body">Anschließend begeben sich die Rauchfassträger*innen, der/die Schiffschenträger*in und ggfs. der/die Zeremoniar*in zurück an die linke Schräge und warten die Inzens ab.</text:p>
      <text:p text:style-name="Text_20_body">Nach der Inzenz übergibt der/die Zeremoniar*in das Weihrauchfass an den/die Rauchfassträger*in.
Zeremoniar*in, Rauchfassträger*in(nen) und Schiffchenträger*in gehen dann „im Gänsemarsch“ vor den Altar, machen eine Referenz und platzieren Fass/Fässer und Schiffchen am Weihraufständer auf unter der Heinrichskanzel. Sodann nehmen alle ihre Sitzplätze unter der Heinrichskanzel 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02:14</meta:creation-date>
    <dc:creator>Generated</dc:creator>
    <dc:date>2026-09-06T18::02:14</dc:date>
    <dc:language>en-US</dc:language>
    <meta:editing-cycles>1</meta:editing-cycles>
    <meta:editing-duration>PT0S</meta:editing-duration>
    <dc:title>eroeffnungsinzens:wei:detail</dc:title>
  </office:meta>
</office:document-meta>
</file>