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2d6475c336dce605742548353128df.jpg"/>
  <manifest:file-entry manifest:media-type="image/jpeg" manifest:full-path="Pictures/2e55d3fe987575f36a5edbed92cd09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chamt:gabenprozession:ker:detail"/><text:bookmark-start text:name="__RefHeading___leuchtertraeger_innen_1"/><text:bookmark-start text:name="leuchtertraeger_innen"/>Leuchterträger*innen<text:bookmark-end text:name="__RefHeading___leuchtertraeger_innen_1"/><text:bookmark-end text:name="leuchtertraeger_innen"/></text:h>
      <text:h text:style-name="Heading_20_4" text:outline-level="4"><text:bookmark-start text:name="__RefHeading___gabenbereitung_2"/><text:bookmark-start text:name="gabenbereitung"/>Gabenbereitung<text:bookmark-end text:name="__RefHeading___gabenbereitung_2"/><text:bookmark-end text:name="gabenbereitung"/></text:h>
      <text:p text:style-name="Text_20_body">Der/die Zeremoniar*in holt die Gabenbereitungsgruppe ab. Eventuell fragt er noch dem Corporale-Tuch, das manchmal auf dem Kelch liegt. Gemeinsam bewegt sich die Gruppe entsprechend der Skizze zum Altar. Der/die Zeremoniar*in nimmt die Schalen entgegen. Sobald beide Ministrant*innen ihre Hände frei haben, machen sie eine gemeinsame Referenz und bewegen sich üblicherweise auf dem gleichen Weg wie der Hinweg zurück zur Kredenz. Eine Alternative für große Pontifikalämter ist in der Skizze zusätzlich dargestellt. </text:p>
      <text:h text:style-name="Heading_20_4" text:outline-level="4"><text:bookmark-start text:name="__RefHeading___haendewaschung_3"/><text:bookmark-start text:name="haendewaschung"/>Händewaschung<text:bookmark-end text:name="__RefHeading___haendewaschung_3"/><text:bookmark-end text:name="haendewaschung"/></text:h>
      <text:p text:style-name="Text_20_body">Auf der Kredenz stehen ein Handtuch und eine Schale mit Wasserkännchen bereit für die Händewaschung. Sobald die Inzens des Zelebranten vom Diakon abgeschlossen ist, setzen sich die beiden Ministrant*innen in Bewegung und treten zum Zelebranten an die obere wieder eine gemeinsame Refernz und auf gleichem Wege zurück zur Kredenz.</text:p>
      <text:p text:style-name="Text_20_body"><draw:frame draw:style-name="mediacenter" draw:name="0" text:anchor-type="paragraph" draw:z-index="0" svg:width="10.583333333333cm" svg:height="15.119047619048cm"><draw:image xlink:href="Pictures/cc2d6475c336dce605742548353128df.jpg" xlink:type="simple" xlink:show="embed" xlink:actuate="onLoad"/></draw:frame> <draw:frame draw:style-name="mediacenter" draw:name="1" text:anchor-type="paragraph" draw:z-index="1" svg:width="10.583333333333cm" svg:height="15.119047619048cm"><draw:image xlink:href="Pictures/2e55d3fe987575f36a5edbed92cd09c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18:43</meta:creation-date>
    <dc:creator>Generated</dc:creator>
    <dc:date>2026-09-06T17::18:43</dc:date>
    <dc:language>en-US</dc:language>
    <meta:editing-cycles>1</meta:editing-cycles>
    <meta:editing-duration>PT0S</meta:editing-duration>
    <dc:title>hochamt:gabenprozession:ker:detail</dc:title>
  </office:meta>
</office:document-meta>
</file>