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e55d3fe987575f36a5edbed92cd09c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chamt:gabenprozession:wei:detail"/><text:bookmark-start text:name="__RefHeading___rauchfasstraeger_innen_1"/><text:bookmark-start text:name="rauchfasstraeger_innen"/>Rauchfassträger*innen<text:bookmark-end text:name="__RefHeading___rauchfasstraeger_innen_1"/><text:bookmark-end text:name="rauchfasstraeger_innen"/></text:h>
      <text:h text:style-name="Heading_20_4" text:outline-level="4"><text:bookmark-start text:name="__RefHeading___gabenbereitung_2"/><text:bookmark-start text:name="gabenbereitung"/>Gabenbereitung<text:bookmark-end text:name="__RefHeading___gabenbereitung_2"/><text:bookmark-end text:name="gabenbereitung"/></text:h>
      <text:p text:style-name="Text_20_body">Nach Abschluss der Fürbitten macht sich die Weihrauchgruppe auf Höhe des Altargitter bereit. Dort wartet sie, bis die Gabenprozession abgeschlossen ist und zieht, während der Offiziant das stille Dankgebet über Brot und Wein spricht, vor den Altar. Dort Referenz und im Gänsemarsch zur unteren linken Stufe.</text:p>
      <text:p text:style-name="Text_20_body">Nach Abschluss des stillen Dankgebets dreht sich Offiziant in Richtung der Weihrauchgruppe, die dann zum Einlegen zu ihm tritt.</text:p>
      <text:p text:style-name="Text_20_body">Der Offizient inzensiert Gaben, Altar und Kreuz (nicht Osterkerze etc.) und übergibt nach der Inzens das Inzens-Weihrauchfass an einen Dioakon, ist dieser nicht anwesend an den/die Zeremoniar*in. </text:p>
      <text:p text:style-name="Text_20_body">Der Diakon (oder der/die Zeremoniar*in) inzensieren den Offizianten hinter dem Altar. Im Anschluss begibt sich der Diakon (oder der/die Zeremoniar*in) zur Konzelebranteninzens. Der/die Träger*in des Inzens-Rauchfasses kehrt während der Inzenz der Konzelebranten durch die Chorhalle zu seinem/ihrem Platz zurück, wobei er/sie zwischen Adlerpult und Marienschrein zum Altar hin eine Referenz vollzieht.</text:p>
      <text:h text:style-name="Heading_20_4" text:outline-level="4"><text:bookmark-start text:name="__RefHeading___volksinzens_3"/><text:bookmark-start text:name="volksinzens"/>Volksinzens<text:bookmark-end text:name="__RefHeading___volksinzens_3"/><text:bookmark-end text:name="volksinzens"/></text:h>
      <text:p text:style-name="Text_20_body">Nach der Konzelebranteninzens begeben sich Diakon/Zeremoniar*in zur Volksinzens in die Chorhalle und führen diese von der Stufe des Marienschreins auf Höhe des Adlerspultes aus. Dann übernimmt der/die Zeremoniar*in das Inzens-Rauchfass und bringt es zum Weihrauchständer zurück.</text:p>
      <text:p text:style-name="Text_20_body">Der/die andere Rauchfassträger*in und der/die Schiffchenträger*in schreiten nach Abschluss der Inzens des Offizianten auf direktem Weg (also ohne weitere Referenz vor dem Altar) zur Oktogonstufe, um von dort das Volk zu inzensieren. Im Anschluss drehen sich Rauchfassträger*in und Schiffchenträger*in nach links und begeben sich auf direktem Weg (also wiederum ohne Referenz vor dem Altar) zur Stufe Sechzehneck/Sakristeitür, wo sie die Volksinzens fortsetzen. Hiernach schreiten sie, nun allerding mit Referenz vor dem Altar, zur Stufe Sechzehneck/Tabernakel, wo sie die Volksinzens abschließen.</text:p>
      <text:p text:style-name="Text_20_body">Beide kehren dann durch die Chorhalle zu ihren Plätzen zurück, wobei sie zwischen Adlerpult und Marienschrein zum Altar hin eine Referenz vollziehen. </text:p>
      <text:p text:style-name="Text_20_body"><draw:frame draw:style-name="mediacenter" draw:name="0" text:anchor-type="paragraph" draw:z-index="0" svg:width="10.583333333333cm" svg:height="15.119047619048cm"><draw:image xlink:href="Pictures/2e55d3fe987575f36a5edbed92cd09c6.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18:19</meta:creation-date>
    <dc:creator>Generated</dc:creator>
    <dc:date>2026-09-06T17::18:19</dc:date>
    <dc:language>en-US</dc:language>
    <meta:editing-cycles>1</meta:editing-cycles>
    <meta:editing-duration>PT0S</meta:editing-duration>
    <dc:title>hochamt:gabenprozession:wei:detail</dc:title>
  </office:meta>
</office:document-meta>
</file>