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mmunion:ker:detail"/><text:bookmark-start text:name="__RefHeading___kerzentraeger_innen_1"/><text:bookmark-start text:name="kerzentraeger_innen"/>Kerzenträger*innen<text:bookmark-end text:name="__RefHeading___kerzentraeger_innen_1"/><text:bookmark-end text:name="kerzentraeger_innen"/></text:h>
      <text:h text:style-name="Heading_20_4" text:outline-level="4"><text:bookmark-start text:name="__RefHeading___kommunionspendung_2"/><text:bookmark-start text:name="kommunionspendung"/>Kommunionspendung<text:bookmark-end text:name="__RefHeading___kommunionspendung_2"/><text:bookmark-end text:name="kommunionspendung"/></text:h>
      <text:p text:style-name="Text_20_body">Zur Purifikation werden nicht zwingend beide Kerzenträger*innen benötigt. Es ist hilfreich, dass sich ein*e Ministrant*in in der Nähe der Kredenz aufhält und ggf. beim Abtrocken von Schalen hilf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8::31:26</meta:creation-date>
    <dc:creator>Generated</dc:creator>
    <dc:date>2026-09-06T18::31:26</dc:date>
    <dc:language>en-US</dc:language>
    <meta:editing-cycles>1</meta:editing-cycles>
    <meta:editing-duration>PT0S</meta:editing-duration>
    <dc:title>kommunion:ker:detail</dc:title>
  </office:meta>
</office:document-meta>
</file>