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ommunion:zer:detail"/>Zum Ende der Kommunion räumt der/die Zeremoniar*in den Altar: Idealerweise hat der Diakon zu diesem Zeitpunkt bereits entleert und zwecks Purifikation zur Kredenz gebracht. Der/die Zeremoniar*in tritt nun seitlich an den Altar, nimmt Messbuch, Plexiglaspult und ggf. noch auf dem Altar befindliche Kelchtücher, macht eine Referenz zum Altar und bringt die Gegenstände zurück zum Buchtisch.</text:p>
      <text:p text:style-name="Text_20_body">Sobald die Kommunion im Mittelgang beendet ist, tritt der/die Zeremoniar*in in der Chorhalle an das Adlerpult, entnimmt das Evangeliar und trägt dieses von vorne zum Altar. Dort legt er es ab, tritt einen Schritt zurück, macht eine Referenz und kehrt an seinen/ihren Platz zurüc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7::42:09</meta:creation-date>
    <dc:creator>Generated</dc:creator>
    <dc:date>2026-09-06T17::42:09</dc:date>
    <dc:language>en-US</dc:language>
    <meta:editing-cycles>1</meta:editing-cycles>
    <meta:editing-duration>PT0S</meta:editing-duration>
    <dc:title>kommunion:zer:detail</dc:title>
  </office:meta>
</office:document-meta>
</file>