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nctus:wei:detail"/><text:bookmark-start text:name="__RefHeading___weihrauch_1"/><text:bookmark-start text:name="weihrauch"/>Weihrauch<text:bookmark-end text:name="__RefHeading___weihrauch_1"/><text:bookmark-end text:name="weihrauch"/></text:h>
      <text:h text:style-name="Heading_20_4" text:outline-level="4"><text:bookmark-start text:name="__RefHeading___sanctus_2"/><text:bookmark-start text:name="sanctus"/>Sanctus<text:bookmark-end text:name="__RefHeading___sanctus_2"/><text:bookmark-end text:name="sanctus"/></text:h>
      <text:p text:style-name="Text_20_body">Zu Beginn des Sanctus sind die Kohlen zu reinigen und Weihrauch für die Wandlung nachzulegen. Lediglich die Rauchfassträger begeben sich mit dem Beginn des Benedictus (wird kein Benedictus gesungen, dann mit Beginn des Hosanna) zur Oktogonstufe.</text:p>
      <text:p text:style-name="Text_20_body">Dort angekommen erfolgt eine Referenz und nach Abschluss des Sanctus knien sich Rauchfassträger auf die Oktogonstu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1::35:47</meta:creation-date>
    <dc:creator>Generated</dc:creator>
    <dc:date>2026-09-06T01::35:47</dc:date>
    <dc:language>en-US</dc:language>
    <meta:editing-cycles>1</meta:editing-cycles>
    <meta:editing-duration>PT0S</meta:editing-duration>
    <dc:title>sanctus:wei:detail</dc:title>
  </office:meta>
</office:document-meta>
</file>