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nctus:zer:detail"/><text:bookmark-start text:name="__RefHeading___zeremoniar_1"/><text:bookmark-start text:name="zeremoniar"/>Zeremoniar<text:bookmark-end text:name="__RefHeading___zeremoniar_1"/><text:bookmark-end text:name="zeremoniar"/></text:h>
      <text:h text:style-name="Heading_20_4" text:outline-level="4"><text:bookmark-start text:name="__RefHeading___sanctus_2"/><text:bookmark-start text:name="sanctus"/>Sanctus<text:bookmark-end text:name="__RefHeading___sanctus_2"/><text:bookmark-end text:name="sanctus"/></text:h>
      <text:p text:style-name="Text_20_body">Zu Beginn des Sanctus' werden den Konzelebranten Konzelebrationsbücher durch den Zeremoniar und ggf. einem Assistenten gereicht. Grundsätzlich erhält dabei jeder Konzelebrant ein Buch und ein zusätzliches Kelchtuch. Die Anzahl und Aufteilung wird dabei am Buchtisch vorbereitet. Die Austeilung erfolgt durch Tritt auf die Altarinsel, Referenz und Überreichung des jeweiligen Buchstapels an den innen stehenden Konzelebranten. Mit einem Schritt zurück und einer erneuten Referenz entfernt sich der Zeremoniar (und ggf. sein Assistent) wieder. Unmittelbar nach dem dreifachen Amen der Doxologie tritt der Zeremoniar (mit Assistenz) wieder auf die Altarinsel, macht eine Referenz und nimmt die Bücher wieder entgegen. Mit einer weiteren Referenz verlässt der Zeremoniar die Insel und bringt die Konzelebrationsbücher zurück zum Buchtis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2:13</meta:creation-date>
    <dc:creator>Generated</dc:creator>
    <dc:date>2026-09-06T17::42:13</dc:date>
    <dc:language>en-US</dc:language>
    <meta:editing-cycles>1</meta:editing-cycles>
    <meta:editing-duration>PT0S</meta:editing-duration>
    <dc:title>sanctus:zer:detail</dc:title>
  </office:meta>
</office:document-meta>
</file>