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esgebet:zer:detail"/><text:bookmark-start text:name="__RefHeading___zeremoniar_in_1"/><text:bookmark-start text:name="zeremoniar_in"/>Zeremoniar*in<text:bookmark-end text:name="__RefHeading___zeremoniar_in_1"/><text:bookmark-end text:name="zeremoniar_in"/></text:h>
      <text:h text:style-name="Heading_20_4" text:outline-level="4"><text:bookmark-start text:name="__RefHeading___tagesgebet_2"/><text:bookmark-start text:name="tagesgebet"/>Tagesgebet<text:bookmark-end text:name="__RefHeading___tagesgebet_2"/><text:bookmark-end text:name="tagesgebet"/></text:h>
      <text:p text:style-name="Text_20_body">Rechtzeitig während des Gloria bereitet der/die Zeremoniar*in das Tagesgebet vor und tritt mit aufgeschlagenem Buch an die rechte Seite der Altarinsel. Nach Beendigung des Glorias tritt der/die Zeremoniar*in nach einer Referenz mit dem Buch vor den Hauptzelebranten und das Tagesgebet wird gelesen. Anschließend tritt der/die Zeremoniar*in mit Referenz vor dem Hauptzelebranten wieder weg und nimmt während der Lesungen seinen*ihren Platz ein.</text:p>
      <text:p text:style-name="Text_20_body">In der Advents- und Fastenzeit entfällt das Gloria und die Oration erfolgt nach dem Kyri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8::05:56</meta:creation-date>
    <dc:creator>Generated</dc:creator>
    <dc:date>2026-09-06T18::05:56</dc:date>
    <dc:language>en-US</dc:language>
    <meta:editing-cycles>1</meta:editing-cycles>
    <meta:editing-duration>PT0S</meta:editing-duration>
    <dc:title>tagesgebet:zer:detail</dc:title>
  </office:meta>
</office:document-meta>
</file>