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lung:ker:detail"/><text:bookmark-start text:name="__RefHeading___kerzen_1"/><text:bookmark-start text:name="kerzen"/>Kerzen<text:bookmark-end text:name="__RefHeading___kerzen_1"/><text:bookmark-end text:name="kerzen"/></text:h>
      <text:h text:style-name="Heading_20_4" text:outline-level="4"><text:bookmark-start text:name="__RefHeading___wandlung_2"/><text:bookmark-start text:name="wandlung"/>Wandlung<text:bookmark-end text:name="__RefHeading___wandlung_2"/><text:bookmark-end text:name="wandlung"/></text:h>
      <text:p text:style-name="Text_20_body">Zur Wandlung knien die Kerzenträger an den Position bei den Schellen. Der Zeremoniar kniet üblicherweise gegenüber unterhalb der Heinrichskanzel. </text:p>
      <text:p text:style-name="Text_20_body">Das erste Klingeln erfolgt nach dem Segen des Zelebranten über den Gaben, sobald er den Satz beendet hat. „Übliche Worte sind: „…damit sie uns werden Leib und Blut deines Sohnes, unseres Herrn Jesus Christus“. Dies ist ein kurzes klingen und dauert maximal zwei Sekunden.</text:p>
      <text:p text:style-name="Text_20_body">Das zweite und dritte Klingeln erfolgt so lange, wie der Priester die Gaben hoch hält. Das zweite demach zur Wandlung des Brotes. Das dritte bei der Wandlung des Wei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31:27</meta:creation-date>
    <dc:creator>Generated</dc:creator>
    <dc:date>2026-09-06T18::31:27</dc:date>
    <dc:language>en-US</dc:language>
    <meta:editing-cycles>1</meta:editing-cycles>
    <meta:editing-duration>PT0S</meta:editing-duration>
    <dc:title>wandlung:ker:detail</dc:title>
  </office:meta>
</office:document-meta>
</file>