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weitelesung:min:detail"/><text:bookmark-start text:name="__RefHeading___ministranten_1"/><text:bookmark-start text:name="ministranten"/>Ministranten<text:bookmark-end text:name="__RefHeading___ministranten_1"/><text:bookmark-end text:name="ministranten"/></text:h>
      <text:h text:style-name="Heading_20_4" text:outline-level="4"><text:bookmark-start text:name="__RefHeading___zweite_lesung_2"/><text:bookmark-start text:name="zweite_lesung"/>Zweite Lesung<text:bookmark-end text:name="__RefHeading___zweite_lesung_2"/><text:bookmark-end text:name="zweite_lesung"/></text:h>
      <text:p text:style-name="Text_20_body">Die Ministranten stehen in zwei Reihen vor dem Altar. In der ersten Reihe stehen der Zeremoniar und die Weihrauchgruppe, in der zweiten Reihe stehen die beiden Leuchterträger. Die Weihrauchgruppe macht gleichzeitig mit dem Zeremoniar eine Verneigung (Referenz) vor dem Altar; die Leuchterträger machen hingegen keine Verneigung. Die genaue Ordnung zur Aufstellung ist der folgenden Skizze zu entnehmen:</text:p>
      <text:p text:style-name="Text_20_body">SKIZZE FOL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1:45</meta:creation-date>
    <dc:creator>Generated</dc:creator>
    <dc:date>2026-09-06T17::41:45</dc:date>
    <dc:language>en-US</dc:language>
    <meta:editing-cycles>1</meta:editing-cycles>
    <meta:editing-duration>PT0S</meta:editing-duration>
    <dc:title>zweitelesung:min:detail</dc:title>
  </office:meta>
</office:document-meta>
</file>