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eitelesung:min:detail2"/><text:bookmark-start text:name="__RefHeading___ministranten_1"/><text:bookmark-start text:name="ministranten"/>Ministranten<text:bookmark-end text:name="__RefHeading___ministranten_1"/><text:bookmark-end text:name="ministranten"/></text:h>
      <text:h text:style-name="Heading_20_4" text:outline-level="4"><text:bookmark-start text:name="__RefHeading___zweite_lesung_2"/><text:bookmark-start text:name="zweite_lesung"/>Zweite Lesung<text:bookmark-end text:name="__RefHeading___zweite_lesung_2"/><text:bookmark-end text:name="zweite_lesung"/></text:h>
      <text:p text:style-name="Text_20_body">Auf ein Zeichen des Zeremoniars drehen sich alle in Richtung Altar bzw. Gemeinde. Die Rauchfassträger halten nun die Rauchfässer in den äußeren Händen; ebenso halten die Leuchterträger die Leuchter in den äußeren Händen. Erst wenn der Zeremoniar sich in Bewegung setzt, ziehen alle gemeinsam zum Ambo/zur Heinrichskanz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40:42</meta:creation-date>
    <dc:creator>Generated</dc:creator>
    <dc:date>2026-09-06T17::40:42</dc:date>
    <dc:language>en-US</dc:language>
    <meta:editing-cycles>1</meta:editing-cycles>
    <meta:editing-duration>PT0S</meta:editing-duration>
    <dc:title>zweitelesung:min:detail2</dc:title>
  </office:meta>
</office:document-meta>
</file>