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b0893f8c4525ba2ef53a831f02d4416f.png"/>
  <manifest:file-entry manifest:media-type="image/png" manifest:full-path="Pictures/f9ff1277447e0602cce098dbff7d545c.png"/>
  <manifest:file-entry manifest:media-type="image/png" manifest:full-path="Pictures/f2b179db3b01d402bf37ff05c421af3b.png"/>
  <manifest:file-entry manifest:media-type="image/png" manifest:full-path="Pictures/644e3811098f1760b6af7e7d0c18d434.png"/>
  <manifest:file-entry manifest:media-type="image/png" manifest:full-path="Pictures/ca18fe0987abd58bf40eec2b599ceb9b.png"/>
  <manifest:file-entry manifest:media-type="image/png" manifest:full-path="Pictures/00ff89414dc85c0b2769e73d74c8c52f.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zweitelesung:zer:detail"/><text:bookmark-start text:name="__RefHeading___zeremoniar_1"/><text:bookmark-start text:name="zeremoniar"/>Zeremoniar<text:bookmark-end text:name="__RefHeading___zeremoniar_1"/><text:bookmark-end text:name="zeremoniar"/></text:h>
      <text:h text:style-name="Heading_20_4" text:outline-level="4"><text:bookmark-start text:name="__RefHeading___zweite_lesung_2"/><text:bookmark-start text:name="zweite_lesung"/>Zweite Lesung<text:bookmark-end text:name="__RefHeading___zweite_lesung_2"/><text:bookmark-end text:name="zweite_lesung"/></text:h>
      <text:p text:style-name="Text_20_body">Nach Beendigung der zweiten Lesung erhebt sich der Zeremoniar zusammen mit der Weihrauchgruppe und den Leuchterträger und stellt sich an den Pfeiler an der Heinrichskanzel. Um die anderen Ministranten im Blick zu haben, empfiehlt sich die Blickrichtung zur Chorhalle. Nachdem die Vorbereitung der liturgischen Geräte abgeschlossen ist, gibt der Zeremoniar das Zeichen, z. B. durch Umdrehen, damit alle Ministranten sich in Bewegung setzen und zum Altar ziehen.</text:p>
      <text:p text:style-name="Horizontal_20_Line"/>
      <text:p text:style-name="Horizontal_20_Line"/>
      <text:p text:style-name="Text_20_body">Mit <text:span text:style-name="Strong_20_Emphasis">1 x Weihrauchfassträger</text:span>:</text:p>
      <text:p text:style-name="Text_20_body"><draw:frame draw:style-name="media" draw:name="0" text:anchor-type="as-char" draw:z-index="0" svg:width="13.229166666667cm" svg:height="18.89880952381cm"><draw:image xlink:href="Pictures/b0893f8c4525ba2ef53a831f02d4416f.png" xlink:type="simple" xlink:show="embed" xlink:actuate="onLoad"/></draw:frame></text:p>
      <text:p text:style-name="Horizontal_20_Line"/>
      <text:p text:style-name="Text_20_body"><draw:frame draw:style-name="media" draw:name="1" text:anchor-type="as-char" draw:z-index="1" svg:width="13.229166666667cm" svg:height="18.89880952381cm"><draw:image xlink:href="Pictures/f9ff1277447e0602cce098dbff7d545c.png" xlink:type="simple" xlink:show="embed" xlink:actuate="onLoad"/></draw:frame></text:p>
      <text:p text:style-name="Horizontal_20_Line"/>
      <text:p text:style-name="Text_20_body"><draw:frame draw:style-name="media" draw:name="2" text:anchor-type="as-char" draw:z-index="2" svg:width="13.229166666667cm" svg:height="18.89880952381cm"><draw:image xlink:href="Pictures/f2b179db3b01d402bf37ff05c421af3b.png" xlink:type="simple" xlink:show="embed" xlink:actuate="onLoad"/></draw:frame></text:p>
      <text:p text:style-name="Horizontal_20_Line"/>
      <text:p text:style-name="Text_20_body">Mit <text:span text:style-name="Strong_20_Emphasis">1 x Weihrauchfassträger</text:span>:</text:p>
      <text:p text:style-name="Text_20_body"><draw:frame draw:style-name="media" draw:name="3" text:anchor-type="as-char" draw:z-index="3" svg:width="13.229166666667cm" svg:height="18.89880952381cm"><draw:image xlink:href="Pictures/644e3811098f1760b6af7e7d0c18d434.png" xlink:type="simple" xlink:show="embed" xlink:actuate="onLoad"/></draw:frame></text:p>
      <text:p text:style-name="Horizontal_20_Line"/>
      <text:p text:style-name="Text_20_body"><draw:frame draw:style-name="media" draw:name="4" text:anchor-type="as-char" draw:z-index="4" svg:width="13.229166666667cm" svg:height="18.89880952381cm"><draw:image xlink:href="Pictures/ca18fe0987abd58bf40eec2b599ceb9b.png" xlink:type="simple" xlink:show="embed" xlink:actuate="onLoad"/></draw:frame></text:p>
      <text:p text:style-name="Horizontal_20_Line"/>
      <text:p text:style-name="Text_20_body"><draw:frame draw:style-name="media" draw:name="5" text:anchor-type="as-char" draw:z-index="5" svg:width="13.229166666667cm" svg:height="18.89880952381cm"><draw:image xlink:href="Pictures/00ff89414dc85c0b2769e73d74c8c52f.png" xlink:type="simple" xlink:show="embed" xlink:actuate="onLoad"/></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9-06T17::40:42</meta:creation-date>
    <dc:creator>Generated</dc:creator>
    <dc:date>2026-09-06T17::40:42</dc:date>
    <dc:language>en-US</dc:language>
    <meta:editing-cycles>1</meta:editing-cycles>
    <meta:editing-duration>PT0S</meta:editing-duration>
    <dc:title>zweitelesung:zer:detail</dc:title>
  </office:meta>
</office:document-meta>
</file>