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9b4a366d92df52dcc5c3bf34f0523f.png"/>
  <manifest:file-entry manifest:media-type="image/png" manifest:full-path="Pictures/be0dcc9c23a98461e80d2d574fd52a18.png"/>
  <manifest:file-entry manifest:media-type="image/png" manifest:full-path="Pictures/112ee847888f68d58ad3ae406b703b65.png"/>
  <manifest:file-entry manifest:media-type="image/png" manifest:full-path="Pictures/18faab4a4dc75db23086239b63ea7747.png"/>
  <manifest:file-entry manifest:media-type="image/png" manifest:full-path="Pictures/62c0a24c4251e61a372a4858f10bcf6e.png"/>
  <manifest:file-entry manifest:media-type="image/png" manifest:full-path="Pictures/b895b3e8246355e98dbefef30237d01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weitelesung:zer:detail2"/><text:bookmark-start text:name="__RefHeading___zeremoniar_1"/><text:bookmark-start text:name="zeremoniar"/>Zeremoniar<text:bookmark-end text:name="__RefHeading___zeremoniar_1"/><text:bookmark-end text:name="zeremoniar"/></text:h>
      <text:h text:style-name="Heading_20_4" text:outline-level="4"><text:bookmark-start text:name="__RefHeading___zweite_lesung_2"/><text:bookmark-start text:name="zweite_lesung"/>Zweite Lesung<text:bookmark-end text:name="__RefHeading___zweite_lesung_2"/><text:bookmark-end text:name="zweite_lesung"/></text:h>
      <text:p text:style-name="Text_20_body">Nach der gemeinsamen Verneigung (Referenz) drehen sich der Zeremoniar und die Weihrauchgruppe um 90 Grad nach links und schreiten hintereinander (im Gänsemarsch) zur unteren linken Schräge. Nachdem sich die Weihrauchgruppe wieder um 90 Grad nach rechts gedreht hat, ziehen sie hinter dem Zeremoniar zum Einlegen. Der Zeremoniar geht zunächst frontal auf den Hauptzelebranten zu, bevor er nach links ausweicht und dort das Einlegen abwartet (Tabernakelseite).</text:p>
      <text:p text:style-name="Horizontal_20_Line"/>
      <text:p text:style-name="Horizontal_20_Line"/>
      <text:p text:style-name="Text_20_body">Mit <text:span text:style-name="Strong_20_Emphasis">1 x Weihrauchfassträger</text:span>:</text:p>
      <text:p text:style-name="Text_20_body"><draw:frame draw:style-name="media" draw:name="0" text:anchor-type="as-char" draw:z-index="0" svg:width="13.229166666667cm" svg:height="18.89880952381cm"><draw:image xlink:href="Pictures/1b9b4a366d92df52dcc5c3bf34f0523f.png" xlink:type="simple" xlink:show="embed" xlink:actuate="onLoad"/></draw:frame></text:p>
      <text:p text:style-name="Horizontal_20_Line"/>
      <text:p text:style-name="Text_20_body"><draw:frame draw:style-name="media" draw:name="1" text:anchor-type="as-char" draw:z-index="1" svg:width="13.229166666667cm" svg:height="18.89880952381cm"><draw:image xlink:href="Pictures/be0dcc9c23a98461e80d2d574fd52a18.png" xlink:type="simple" xlink:show="embed" xlink:actuate="onLoad"/></draw:frame></text:p>
      <text:p text:style-name="Horizontal_20_Line"/>
      <text:p text:style-name="Text_20_body"><draw:frame draw:style-name="media" draw:name="2" text:anchor-type="as-char" draw:z-index="2" svg:width="13.229166666667cm" svg:height="18.89880952381cm"><draw:image xlink:href="Pictures/112ee847888f68d58ad3ae406b703b65.png" xlink:type="simple" xlink:show="embed" xlink:actuate="onLoad"/></draw:frame></text:p>
      <text:p text:style-name="Horizontal_20_Line"/>
      <text:p text:style-name="Text_20_body">Mit <text:span text:style-name="Strong_20_Emphasis">2 x Weihrauchfassträger</text:span>:</text:p>
      <text:p text:style-name="Text_20_body"><draw:frame draw:style-name="media" draw:name="3" text:anchor-type="as-char" draw:z-index="3" svg:width="13.229166666667cm" svg:height="18.89880952381cm"><draw:image xlink:href="Pictures/18faab4a4dc75db23086239b63ea7747.png" xlink:type="simple" xlink:show="embed" xlink:actuate="onLoad"/></draw:frame></text:p>
      <text:p text:style-name="Horizontal_20_Line"/>
      <text:p text:style-name="Text_20_body"><draw:frame draw:style-name="media" draw:name="4" text:anchor-type="as-char" draw:z-index="4" svg:width="13.229166666667cm" svg:height="18.89880952381cm"><draw:image xlink:href="Pictures/62c0a24c4251e61a372a4858f10bcf6e.png" xlink:type="simple" xlink:show="embed" xlink:actuate="onLoad"/></draw:frame></text:p>
      <text:p text:style-name="Horizontal_20_Line"/>
      <text:p text:style-name="Text_20_body"><draw:frame draw:style-name="media" draw:name="5" text:anchor-type="as-char" draw:z-index="5" svg:width="13.229166666667cm" svg:height="18.89880952381cm"><draw:image xlink:href="Pictures/b895b3e8246355e98dbefef30237d01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0:34</meta:creation-date>
    <dc:creator>Generated</dc:creator>
    <dc:date>2026-09-06T17::40:34</dc:date>
    <dc:language>en-US</dc:language>
    <meta:editing-cycles>1</meta:editing-cycles>
    <meta:editing-duration>PT0S</meta:editing-duration>
    <dc:title>zweitelesung:zer:detail2</dc:title>
  </office:meta>
</office:document-meta>
</file>